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fo:font-size="18pt" style:font-size-asian="18pt" style:font-size-complex="18pt"/>
    </style:style>
    <style:style style:name="P2" style:family="paragraph" style:parent-style-name="Standard">
      <style:text-properties fo:font-size="18pt" fo:font-weight="bold" style:font-size-asian="18pt" style:font-weight-asian="bold" style:font-size-complex="18pt" style:font-weight-complex="bold"/>
    </style:style>
    <style:style style:name="P3" style:family="paragraph" style:parent-style-name="Standard">
      <style:paragraph-properties fo:margin-top="0cm" fo:margin-bottom="0.499cm" fo:text-align="center" style:justify-single-word="false"/>
      <style:text-properties fo:font-size="25pt" fo:font-weight="bold" style:font-size-asian="25pt" style:font-size-complex="25pt"/>
    </style:style>
    <style:style style:name="T1" style:family="text">
      <style:text-properties fo:font-weight="bold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Carousels</text:p>
      <text:p text:style-name="P2">Intro</text:p>
      <text:p text:style-name="P2">Couplet 1</text:p>
      <text:p text:style-name="P1">Carousels twirl all around excited youth.<text:line-break/>I do not mind at all.<text:line-break/>Where tonight in a world full of thrills - it can carry me up,<text:line-break/>far above it all.<text:line-break/></text:p>
      <text:p text:style-name="P1"><text:span text:style-name="T1">Refrain</text:span><text:line-break/>It's a long way down from here to the sound.<text:line-break/>Watch the faces go ‘round<text:line-break/>to the stars<text:line-break/>then the ground.<text:line-break/></text:p>
      <text:p text:style-name="P1"><text:span text:style-name="T1">Couplet 2</text:span><text:line-break/>Ferris wheels carried us away<text:line-break/>not so long ago.<text:line-break/>Times I've betrayed.<text:line-break/>Where would we be now if I had taken your hand?<text:line-break/>Well the years they pass by slow<text:line-break/>don't they?<text:line-break/> </text:p>
      <text:p text:style-name="P1"><text:span text:style-name="T1">Refrain</text:span><text:line-break/>It's a long way down from here to the sound.<text:line-break/>Watch the faces go ‘round<text:line-break/>to the stars<text:line-break/>then the ground. 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8M14S</meta:editing-duration>
    <meta:editing-cycles>6</meta:editing-cycles>
    <meta:generator>OpenOffice/4.1.15$Win32 OpenOffice.org_project/4115m2$Build-9813</meta:generator>
    <dc:date>2026-08-27T11:52:01.50</dc:date>
    <meta:document-statistic meta:table-count="0" meta:image-count="0" meta:object-count="0" meta:page-count="1" meta:paragraph-count="7" meta:word-count="112" meta:character-count="558"/>
    <meta:user-defined meta:name="Info 1"/>
    <meta:user-defined meta:name="Info 2"/>
    <meta:user-defined meta:name="Info 3"/>
    <meta:user-defined meta:name="Info 4"/>
  </office:meta>
</office:document-meta>
</file>